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verbouwen van een woning en het plaatsen van een dakkapel, Schoneveldsdijk 7a, 7244RN Bar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is deze Omgevingsvergunning bekendgemaakt aan de aanvrager van de vergunning:</text:p>
            <text:p text:style-name="common-al">Schoneveldsdijk 7a, 7244RN Barchem, het verbouwen van een woning en het plaatsen van een dakkapel, Z2026-00730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8250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0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50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730</meta:user-defined>
    <meta:user-defined meta:name="DCTERMS.abstract">Z2026-00730 Schoneveldsdijk 7a, 7244RN Barchem</meta:user-defined>
    <dc:language>nl</dc:language>
    <meta:user-defined meta:name="OVERHEIDop.locatietype/OVERHEIDop.gebiedsmarkering">Vlak</meta:user-defined>
    <meta:user-defined meta:name="DC.title">Bekendgemaakte Omgevingsvergunning voor het verbouwen van een woning en het plaatsen van een dakkapel, Schoneveldsdijk 7a, 7244RN Barche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2502</meta:user-defined>
    <meta:user-defined meta:name="OVERHEIDop.GmbID/DC.identifier">gmb-2026-382502</meta:user-defined>
    <meta:user-defined meta:name="OVERHEIDop.versieInformatie"/>
  </office:meta>
</office:document-meta>
</file>