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Oldambt, ontvangen melding milieubelastende activiteiten (Bal), toepassen grond, nabij Lange Zuidwending, Midwol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- 03/08/2026, melding toepassen grond, nabij Lange Zuidwending, Midwolda  (kadastraal MWD M 2869).</text:p>
            <text:p text:style-name="common-al"/>
            <text:p text:style-name="common-al">Winschoten, 12 augustus 2026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dambt</text:p>
            </table:table-cell>
            <table:table-cell office:value-type="string" table:style-name="header.C">
              <text:p text:style-name="headerright"><text:span text:style-name="nr">Nr. 382501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50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50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Oldamb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Oldambt</meta:user-defined>
    <meta:user-defined meta:name="OVERHEID.Gemeente/OVERHEID.authority">Oldambt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Weg</meta:user-defined>
    <meta:user-defined meta:name="DC.title">Gemeente Oldambt, ontvangen melding milieubelastende activiteiten (Bal), toepassen grond, nabij Lange Zuidwending, Midwolda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501</meta:user-defined>
    <meta:user-defined meta:name="OVERHEIDop.GmbID/DC.identifier">gmb-2026-382501</meta:user-defined>
    <meta:user-defined meta:name="OVERHEIDop.versieInformatie"/>
  </office:meta>
</office:document-meta>
</file>