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3-3">
      <text:list-level-style-bullet text:bullet-char="○" text:level="1">
        <style:list-level-properties text:min-label-width="10mm"/>
      </text:list-level-style-bullet>
    </text:list-style>
    <text:list-style style:name="id1-3-2-1-1-13-3-3-1">
      <text:list-level-style-bullet text:bullet-char="○" text:level="1">
        <style:list-level-properties text:min-label-width="10mm"/>
      </text:list-level-style-bullet>
    </text:list-style>
    <text:list-style style:name="id1-3-2-1-1-13-3-3-2">
      <text:list-level-style-bullet text:bullet-char="○" text:level="1">
        <style:list-level-properties text:min-label-width="10mm"/>
      </text:list-level-style-bullet>
    </text:list-style>
    <text:list-style style:name="id1-3-2-1-1-13-3-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kendmaking subsidie PFAS-sanering plan Stadshof aan Fraanje Holding B.V.</text:p>
      <text:section text:name="zakelijke-mededeling_id1-3-2" text:style-name="zakelijke-mededeling">
        <text:section text:name="zakelijke-mededeling-tekst_id1-3-2-1" text:style-name="zakelijke-mededeling-tekst">
          <text:section text:name="tekst_id1-3-2-1-1" text:style-name="tekst">
            <text:p text:style-name="common-al">Tekst besluit voor het verlenen van een subsidie als tegemoetkoming in de kosten voor van een (onverwachte) PFAS-sanering van de bodem in een woningbouwproject, plan Stadshof, Westerstraat 2 in Goes aan Fraanje Holding B.V.</text:p>
            <text:p text:style-name="common-al">Besluitdatum 22 juli 2026.</text:p>
            <text:p text:style-name="common-al">Beste heer, mevrouw,</text:p>
            <text:p text:style-name="common-al">Met deze brief verlenen wij u als ontwikkelende partij een subsidie van maximaal € 750.000 voor de (onverwachte) PFAS-sanering van de bodem binnen uw project Stadshof, Westerstraat 2 in Goes. Deze subsidie verlenen wij op grond van de Algemene subsidieverordening gemeente Goes 2023. Voor deze subsidieverlening maken wij gebruik van een verleende provinciale subsidie Gebiedsgerichte aanpak wonen voor uw project. De subsidieaanvraag hiervoor is in overleg met u ingediend.</text:p>
            <text:p text:style-name="common-al">
            <text:span text:style-name="nadrukvet">Toekennen bijdrage en staatssteun</text:span>
          </text:p>
            <text:p text:style-name="common-al">Wij vinden dat deze subsidieverlening voor uw project een steunmaatregel betreft in de zin van artikel 107, eerste lid, van het Verdrag over de werking van de Europese Unie (VwEU). Het is mogelijk deze subsidie te verlenen met een Algemene groepsvrijstelling volgens de Verordening (EU) nr. 651/2014 van de Commissie van 17 juni 2014 (hierna: AGVV). De subsidie verlenen wij met toepassing van artikel 45 AGVV. Steunmaatregelen op basis van deze regeling melden wij bij de Europese Commissie. Als bij enige controle of door een bevoegde rechtsinstantie wordt vastgesteld dat er effectief toch sprake is van ongeoorloofde staatssteun, kan de verleende subsidie worden teruggevorderd.</text:p>
            <text:p text:style-name="common-al">Ook is deze subsidieverlening onder voorbehoud van definitieve vaststelling van de subsidie door het college van gedeputeerde staten van de provincie Zeeland.</text:p>
            <text:p text:style-name="common-al">
            <text:span text:style-name="nadrukvet">Subsidievoorwaarden en verplichtingen</text:span>
          </text:p>
            <text:p text:style-name="common-al">Aan de subsidieverlening Gebiedsgerichte aanpak wonen verbindt het college van gedeputeerde staten van de provincie diverse voorwaarden en verplichtingen. Deze leggen wij één op één aan u door. </text:p>
            <text:p text:style-name="common-al">Het gaat om het door u aanleveren van de volgende prestatiebewijzen: </text:p>
            <text:list text:style-name="id1-3-2-1-1-11">
              <text:list-item text:style-override="id1-3-2-1-1-11-1">
                <text:number>-</text:number>
                <text:p text:style-name="al">Kopie van de omgevingsvergunning.</text:p>
              </text:list-item>
              <text:list-item text:style-override="id1-3-2-1-1-11-2">
                <text:number>-</text:number>
                <text:p text:style-name="al">Plattegrond van de gerealiseerde woningen.</text:p>
              </text:list-item>
              <text:list-item text:style-override="id1-3-2-1-1-11-3">
                <text:number>-</text:number>
                <text:p text:style-name="al">Inhoudelijk verslag, inclusief foto’s na uitvoering van het project, waaruit de aansluiting met het projectvoorstel blijkt.</text:p>
              </text:list-item>
            </text:list>
            <text:p text:style-name="common-al">Ook geldt dat:</text:p>
            <text:list text:style-name="id1-3-2-1-1-13">
              <text:list-item text:style-override="id1-3-2-1-1-13-1">
                <text:number>-</text:number>
                <text:p text:style-name="al">U het project overeenkomstig het projectvoorstel bij de subsidieaanvraag en de bijbehorende begroting realiseert.</text:p>
              </text:list-item>
              <text:list-item text:style-override="id1-3-2-1-1-13-2">
                <text:number>-</text:number>
                <text:p text:style-name="al">U kenbaar maakt dat het project mede mogelijk is gemaakt door een subsidie van de Provincie Zeeland. Ook het college maakt dat kenbaar in onze communicatie.</text:p>
              </text:list-item>
              <text:list-item text:style-override="id1-3-2-1-1-13-3">
                <text:number>-</text:number>
                <text:p text:style-name="al">U tijdig aangeven wanneer (meldingsplicht):</text:p>
                <text:list text:style-name="id1-3-2-1-1-13-3-3">
                  <text:list-item text:style-override="id1-3-2-1-1-13-3-3-1">
                    <text:number>○</text:number>
                    <text:p text:style-name="al">De activiteit of de prestatieafspraak waarvoor subsidie is verleend niet, niet tijdig of niet geheel zal worden verricht (bijvoorbeeld wijzigingen in de realisatie van de prestatieafspraken, het niet kunnen leveren van het prestatiebewijs).</text:p>
                  </text:list-item>
                  <text:list-item text:style-override="id1-3-2-1-1-13-3-3-2">
                    <text:number>○</text:number>
                    <text:p text:style-name="al">Niet, niet tijdig of niet geheel aan de aan de subsidie verbonden voorwaarden en verplichtingen zal worden voldaan (bijvoorbeeld eventuele uitloop van het project, het niet op tijd kunnen indienen van de aanvraag tot vaststelling van de subsidie).</text:p>
                  </text:list-item>
                  <text:list-item text:style-override="id1-3-2-1-1-13-3-3-3">
                    <text:number>○</text:number>
                    <text:p text:style-name="al">Er wijzigingen zijn in de begroting (uitgaven en inkomsten) van het project zoals aangegeven.</text:p>
                  </text:list-item>
                </text:list>
              </text:list-item>
              <text:list-item text:style-override="id1-3-2-1-1-13-4">
                <text:number>-</text:number>
                <text:p text:style-name="al">Een inhoudelijke voortgangsrapportage en een financieel overzicht van de werkelijke realisatie en de nog geplande besteding wordt ingediend. Per 31 januari van de jaren 2027 en 2028. </text:p>
              </text:list-item>
              <text:list-item text:style-override="id1-3-2-1-1-13-5">
                <text:number>-</text:number>
                <text:p text:style-name="al">Termijn voor afronding en verantwoording voor vaststelling van de subsidie uiterlijk 1 oktober 2028. En een uiterlijke indieningstermijn voor de verantwoording van 31 december 2029, te weten uiterlijk 12 weken na afloop van het project. </text:p>
              </text:list-item>
              <text:list-item text:style-override="id1-3-2-1-1-13-6">
                <text:number>-</text:number>
                <text:p text:style-name="al">Een financiële verantwoording wordt ingediend overeenkomstig de ingediende begroting bij het subsidieverzoek aan de provincie. Deze verantwoording dient te worden voorzien van een accountantsverklaring. </text:p>
              </text:list-item>
            </text:list>
            <text:p text:style-name="common-al">Verder geldt dat jaarlijks aan de Europese Commissie dient te worden gerapporteerd over de daadwerkelijke uitgaven van op basis van de AGVV kennisgegeven steun. Ook hiervoor levert u op ons verzoek de benodigde inhoudelijke informatie.</text:p>
            <text:p text:style-name="common-al">
            <text:span text:style-name="nadrukvet">Vervolg</text:span>
          </text:p>
            <text:p text:style-name="common-al">Zoals hierboven bij de subsidievoorwaarden en verplichtingen weergegeven is een vereiste om jaarlijks een inhoudelijke voortgangsrapportage en een financieel overzicht van de werkelijke realisatie en de nog geplande besteding in te dienen. Ook vraagt de toepassing van staatsteun een jaarlijkse rapportage</text:p>
            <text:p text:style-name="common-al">Wij stellen de voortgangsdocumenten in overleg met u op. En zodra het project is afgerond bereiden wij de verantwoording in overleg met u voor. U levert op ons verzoek de inhoudelijke informatie voor de rapportages en de verantwoording. Ook dient u de benodigde accountantsverklaring aan te leveren.</text:p>
            <text:p text:style-name="common-al">Zodra de subsidie door de gemeente is verantwoord en is ontvangen kan de subsidie aan u als ontwikkelende partij definitief worden vastgesteld en (deels) worden uitgekeerd. Hiervoor ontvangt u te zijner tijd een afzonderlijke brief.</text:p>
            <text:p text:style-name="common-al">
            <text:span text:style-name="nadrukvet">Uitbetaling subsidie</text:span>
          </text:p>
            <text:p text:style-name="common-al">De provincie betaalt de subsidie Gebiedsgerichte aanpak wonen in diverse voorschotten aan ons uit. Wij betalen de aan u verleende subsidie overeenkomstig het betalingsschema van de voorschotten in delen aan u uit nadat wij het voorschot hebben ontvangen. De bedragen maken wij over op rekeningnummer NL44RABO0128511265 ten name van Zeeuwse Projectbouwmij Fraanje B.V. Het gaat om het volgende schema:</text:p>
            <text:list text:style-name="id1-3-2-1-1-21">
              <text:list-item text:style-override="id1-3-2-1-1-21-1">
                <text:number>-</text:number>
                <text:p text:style-name="al">2026: € 136.900 (augustus).</text:p>
              </text:list-item>
              <text:list-item text:style-override="id1-3-2-1-1-21-2">
                <text:number>-</text:number>
                <text:p text:style-name="al">2027: € 292.300 (februari).</text:p>
              </text:list-item>
              <text:list-item text:style-override="id1-3-2-1-1-21-3">
                <text:number>-</text:number>
                <text:p text:style-name="al">2028: € 133.330 (februari).</text:p>
              </text:list-item>
            </text:list>
            <text:p text:style-name="common-al">De uitbetaling van het restant van de subsidie volgt na de definitieve vaststelling provinciale subsidie Gebiedsgerichte aanpak wonen.</text:p>
            <text:p text:style-name="common-al">
            <text:span text:style-name="nadrukvet">Bezwaarclausule</text:span>
          </text:p>
            <text:p text:style-name="common-al">Tegen dit besluit kunt bij ons college u binnen 6 weken na verzending van dit besluit bezwaar maken. In het bezwaarschrift moeten zijn opgenomen:</text:p>
            <text:p text:style-name="last-al"/>
            <text:list text:style-name="id1-3-2-1-1-26">
              <text:list-item text:style-override="id1-3-2-1-1-26-1">
                <text:number>a.</text:number>
                <text:p text:style-name="al">De naam en het adres van de indiener.</text:p>
              </text:list-item>
              <text:list-item text:style-override="id1-3-2-1-1-26-2">
                <text:number>b.</text:number>
                <text:p text:style-name="al">De dagtekening.</text:p>
              </text:list-item>
              <text:list-item text:style-override="id1-3-2-1-1-26-3">
                <text:number>c.</text:number>
                <text:p text:style-name="al">Een omschrijving van het besluit waartegen het bezwaar is gericht.</text:p>
              </text:list-item>
              <text:list-item text:style-override="id1-3-2-1-1-26-4">
                <text:number>d.</text:number>
                <text:p text:style-name="al">De gronden van het bezwaar.</text:p>
              </text:list-item>
            </text:list>
            <text:p text:style-name="tekst_bottom"/>
          </text:section>
        </text:section>
        <text:section text:name="zakelijke-mededeling-sluiting_id1-3-2-2" text:style-name="zakelijke-mededeling-sluiting">
          <text:section text:name="ondertekening_id1-3-2-2-1">
            <text:p><text:span text:style-name="functie">Hoogachtend,</text:span></text:p>
          </text:section>
          <text:section text:name="ondertekening_id1-3-2-2-2">
            <text:p><text:span text:style-name="functie"/></text:p>
            <text:p><text:span text:style-name="functie">Burgemeester en Wethouders van Goes,</text:span></text:p>
          </text:section>
          <text:section text:name="ondertekening_id1-3-2-2-3">
            <text:p><text:span text:style-name="functie"/></text:p>
            <text:p><text:span text:style-name="functie">mr. F.E.W. van Dijk</text:span></text:p>
            <text:p><text:span text:style-name="functie">Waarnemend secretaris</text:span></text:p>
          </text:section>
          <text:section text:name="ondertekening_id1-3-2-2-4">
            <text:p><text:span text:style-name="functie"/></text:p>
            <text:p><text:span text:style-name="functie"> C.H. van den Bos</text:span></text:p>
            <text:p><text:span text:style-name="functie"> 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25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subsidie PFAS-sanering plan Stadshof aan Fraanje Holding B.V.</meta:user-defined>
    <meta:user-defined meta:name="DCTERMS.W3CDTF/DCTERMS.available">2026-08-13</meta:user-defined>
    <meta:user-defined meta:name="DCTERMS.W3CDTF/OVERHEIDop.jaargang">2026</meta:user-defined>
    <meta:user-defined meta:name="OVERHEIDop.publicationIssue">382500</meta:user-defined>
    <meta:user-defined meta:name="OVERHEIDop.GmbID/DC.identifier">gmb-2026-382500</meta:user-defined>
    <meta:user-defined meta:name="OVERHEIDop.versieInformatie"/>
  </office:meta>
</office:document-meta>
</file>