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aanleggen drie uitwegen, J.P. Riedelstraat 14, 9672 DA Winschoten</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04/08/2026, aanleggen drie uitwegen, J.P. Riedelstraat 14, 9672 DA Winschoten.</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2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8249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9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9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Gemeente Oldambt, verleende omgevingsvergunning, aanleggen drie uitwegen, J.P. Riedelstraat 14, 9672 DA Winschoten</meta:user-defined>
    <meta:user-defined meta:name="DCTERMS.W3CDTF/DCTERMS.available">2026-08-12</meta:user-defined>
    <meta:user-defined meta:name="DCTERMS.W3CDTF/OVERHEIDop.jaargang">2026</meta:user-defined>
    <meta:user-defined meta:name="OVERHEIDop.publicationIssue">382497</meta:user-defined>
    <meta:user-defined meta:name="OVERHEIDop.GmbID/DC.identifier">gmb-2026-382497</meta:user-defined>
    <meta:user-defined meta:name="OVERHEIDop.versieInformatie"/>
  </office:meta>
</office:document-meta>
</file>