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Kennisgeving verlenging beslistermijn, verbouwen/vergroten van een sportcentrum aan Industrieweg 25 A, 25 B en 25 C, 9672 AP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Oldambt maken bekend dat zij hebben besloten voor de volgende aanvraag de beslistermijn te verlengen met een termijn van zes weken:</text:p>
            <text:p text:style-name="common-al"/>
            <text:p text:style-name="common-al">- Het realiseren/gebruiken en verbouwen/vergroten van een sportcentrum aan Industrieweg 25 A, 25 B en 25 C, 9672 AP Winschoten. Door dit besluit is de nieuwe uiterste beslisdatum 21 september 2026.</text:p>
            <text:p text:style-name="common-al"/>
            <text:p text:style-name="last-al">Winschoten, 12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8249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Kennisgeving verlenging beslistermijn, verbouwen/vergroten van een sportcentrum aan Industrieweg 25 A, 25 B en 25 C, 9672 AP Winscho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93</meta:user-defined>
    <meta:user-defined meta:name="OVERHEIDop.GmbID/DC.identifier">gmb-2026-382493</meta:user-defined>
    <meta:user-defined meta:name="OVERHEIDop.versieInformatie"/>
  </office:meta>
</office:document-meta>
</file>