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arkeerplaats Waarden - Boomkensdiep te Emmeloord: het organiseren van de burendag op 25 september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, is een Evenementenvergunning verleend voor deze locatie. Het gaat om het organiseren van de burendag op 25 september 2026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8248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354</meta:user-defined>
    <meta:user-defined meta:name="DCTERMS.abstract">parkeerplaats Waarden - Boomkensdiep te Emmeloord: 7 augustus 2026 het organiseren van de burendag op 25 september 2026.</meta:user-defined>
    <dc:language>nl</dc:language>
    <meta:user-defined meta:name="OVERHEIDop.locatietype/OVERHEIDop.gebiedsmarkering">Lijn</meta:user-defined>
    <meta:user-defined meta:name="DC.title">parkeerplaats Waarden - Boomkensdiep te Emmeloord: het organiseren van de burendag op 25 september 2026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89</meta:user-defined>
    <meta:user-defined meta:name="OVERHEIDop.GmbID/DC.identifier">gmb-2026-382489</meta:user-defined>
    <meta:user-defined meta:name="OVERHEIDop.versieInformatie"/>
  </office:meta>
</office:document-meta>
</file>