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Zijlstraat 67A 2011TL Haarlem, 0392-2026-0131861, het vervangen van het bitumen en aanbrengen van dakisolatie, ontvangen op 09-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4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1861</meta:user-defined>
    <meta:user-defined meta:name="DCTERMS.abstract">het vervangen van het bitumen en aanbrengen van dakisolatie</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Zijlstraat 67A 2011TL Haarlem, 0392-2026-0131861, het vervangen van het bitumen en aanbrengen van dakisolatie, ontvangen op 09-08-2026</meta:user-defined>
    <meta:user-defined meta:name="DCTERMS.W3CDTF/DCTERMS.available">2026-08-12</meta:user-defined>
    <meta:user-defined meta:name="DCTERMS.W3CDTF/OVERHEIDop.jaargang">2026</meta:user-defined>
    <meta:user-defined meta:name="OVERHEIDop.publicationIssue">382488</meta:user-defined>
    <meta:user-defined meta:name="OVERHEIDop.GmbID/DC.identifier">gmb-2026-382488</meta:user-defined>
    <meta:user-defined meta:name="OVERHEIDop.versieInformatie"/>
  </office:meta>
</office:document-meta>
</file>