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insendijk 11a, 4484NL Kortgene - aanvraag omgevingsvergunning voor Prinsendijk 11 Kortge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7 augustus 2026 een aanvraag ontvangen voor het realiseren van een yoga studio en een werkplaats op de locatie Prinsendijk 11a, 4484NL Kortgene.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13</text:p>
            <text:p text:style-name="common-al">
            <text:span text:style-name="nadrukvet">Categorie</text:span>
          </text:p>
            <text:p text:style-name="common-al">Omgevingsvergunning</text:p>
            <text:p text:style-name="common-al">
            <text:span text:style-name="nadrukvet">Locatie</text:span>
          </text:p>
            <text:p text:style-name="common-al">Prinsendijk 11a, 4484NL Kortgene</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8248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513</meta:user-defined>
    <meta:user-defined meta:name="DCTERMS.abstract">Prinsendijk 11a, 4484NL Kortgene - aanvraag omgevingsvergunning voor Prinsendijk 11 Kortgene</meta:user-defined>
    <dc:language>nl</dc:language>
    <meta:user-defined meta:name="OVERHEIDop.locatietype/OVERHEIDop.gebiedsmarkering">Vlak</meta:user-defined>
    <meta:user-defined meta:name="DC.title">Prinsendijk 11a, 4484NL Kortgene - aanvraag omgevingsvergunning voor Prinsendijk 11 Kortgene</meta:user-defined>
    <meta:user-defined meta:name="DCTERMS.W3CDTF/DCTERMS.available">2026-08-12</meta:user-defined>
    <meta:user-defined meta:name="DCTERMS.W3CDTF/OVERHEIDop.jaargang">2026</meta:user-defined>
    <meta:user-defined meta:name="OVERHEIDop.publicationIssue">382486</meta:user-defined>
    <meta:user-defined meta:name="OVERHEIDop.GmbID/DC.identifier">gmb-2026-382486</meta:user-defined>
    <meta:user-defined meta:name="OVERHEIDop.versieInformatie"/>
  </office:meta>
</office:document-meta>
</file>