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plaatsen van een dakkapel aan de voorzijde van de woning, Mosselstraat 7A in Yerse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plaatsen van een dakkapel aan de voorzijde van de woning op het adres Mosselstraat 7A in Yerseke.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696.</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9 juli 2026. De gemeente Reimerswaal neemt daarover waarschijnlijk uiterlijk 3 septem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8248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8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96</meta:user-defined>
    <meta:user-defined meta:name="DCTERMS.abstract">Voor: het plaatsen van een dakkapel aan de voorzijde van de woning. Locatie: Mosselstraat 7A in Yerseke. Datum ontvangst: 9 juli 2026.</meta:user-defined>
    <dc:language>nl</dc:language>
    <meta:user-defined meta:name="OVERHEIDop.locatietype/OVERHEIDop.gebiedsmarkering">Vlak</meta:user-defined>
    <meta:user-defined meta:name="DC.title">Ingediende aanvraag vergunning voor het plaatsen van een dakkapel aan de voorzijde van de woning, Mosselstraat 7A in Yerseke</meta:user-defined>
    <meta:user-defined meta:name="DCTERMS.W3CDTF/DCTERMS.available">2026-08-12</meta:user-defined>
    <meta:user-defined meta:name="DCTERMS.W3CDTF/OVERHEIDop.jaargang">2026</meta:user-defined>
    <meta:user-defined meta:name="OVERHEIDop.publicationIssue">382484</meta:user-defined>
    <meta:user-defined meta:name="OVERHEIDop.GmbID/DC.identifier">gmb-2026-382484</meta:user-defined>
    <meta:user-defined meta:name="OVERHEIDop.versieInformatie"/>
  </office:meta>
</office:document-meta>
</file>