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opbouw op de tweede verdieping  en een dakterras op de eerste verdieping op het perceel De Remise 10, 3811 ME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opbouw op de tweede verdieping  en een dakterras op de eerste verdieping op het perceel De Remise 10, 3811 ME Amersfoort</text:span>
          </text:p>
            <text:p text:style-name="common-al">De Gemeente Amersfoort heeft op 10-08-2026  een omgevingsvergunning verleend voor het opbouw op de tweede verdieping  en een dakterras op de eerste verdieping op het perceel De Remise 10, 3811 ME Amersfoort, met kenmerk CLZ-00038152.</text:p>
            <text:p text:style-name="common-al">
            
          </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0-08-2026 verstuurd. Richt het bezwaarschrift aan: Burgemeester en wethouders van Amersfoort, Postbus 4000, 3800 EA Amersfoort.</text:p>
            <text:p text:style-name="common-al">
            
          </text:p>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8248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8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8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8152</meta:user-defined>
    <dc:language>nl</dc:language>
    <meta:user-defined meta:name="OVERHEIDop.locatietype/OVERHEIDop.gebiedsmarkering">Punt</meta:user-defined>
    <meta:user-defined meta:name="DC.title">Verleende omgevingsvergunning voor het opbouw op de tweede verdieping  en een dakterras op de eerste verdieping op het perceel De Remise 10, 3811 ME Amersfoort</meta:user-defined>
    <meta:user-defined meta:name="DCTERMS.W3CDTF/DCTERMS.available">2026-08-12</meta:user-defined>
    <meta:user-defined meta:name="DCTERMS.W3CDTF/OVERHEIDop.jaargang">2026</meta:user-defined>
    <meta:user-defined meta:name="OVERHEIDop.publicationIssue">382481</meta:user-defined>
    <meta:user-defined meta:name="OVERHEIDop.GmbID/DC.identifier">gmb-2026-382481</meta:user-defined>
    <meta:user-defined meta:name="OVERHEIDop.versieInformatie"/>
  </office:meta>
</office:document-meta>
</file>