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tenaamstelling ligplaatsvergunning 's-Gravenhekje 10 1011T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igplaatsvergunning Woonboot Johanna aan het 's Gravenhekje 10</text:p>
            <text:p text:style-name="common-al">Besluit:</text:p>
            <text:p text:style-name="common-al">Besluit verzonden op: 10-08-2026</text:p>
            <text:p text:style-name="common-al">Zaakadres: 's-Gravenhekje 10 1011TG Amsterdam</text:p>
            <text:p text:style-name="common-al">Zaaknummer: Z2026-031825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31825" xlink:type="simple">procesunitth.sdc@amsterdam.nl</text:a> en vermeld daarin: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47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7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7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1825</meta:user-defined>
    <meta:user-defined meta:name="DCTERMS.abstract">Ligplaatsvergunning Woonboot Johanna aan het 's Gravenhekje 10</meta:user-defined>
    <dc:language>nl</dc:language>
    <meta:user-defined meta:name="OVERHEIDop.locatietype/OVERHEIDop.gebiedsmarkering">Punt</meta:user-defined>
    <meta:user-defined meta:name="DC.title">Besluit tenaamstelling ligplaatsvergunning 's-Gravenhekje 10 1011TG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478</meta:user-defined>
    <meta:user-defined meta:name="OVERHEIDop.GmbID/DC.identifier">gmb-2026-382478</meta:user-defined>
    <meta:user-defined meta:name="OVERHEIDop.versieInformatie"/>
  </office:meta>
</office:document-meta>
</file>