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aanbouw en een opbouw op de bestaande keuken, beide aan de achterzijde van de woning, Merlijnweg 13 5625E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31 </text:p>
            <text:p text:style-name="common-al"> Omschrijving: plaatsen van een aanbouw en een opbouw op de bestaande keuken, beide aan de achterzijde van de won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Merlijnweg 13 5625ET Eindhoven</text:p>
              </text:list-item>
            </text:list>
            <text:p text:style-name="common-al"> Datum ontvangst: 07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4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731</meta:user-defined>
    <meta:user-defined meta:name="DCTERMS.abstract">plaatsen van een aanbouw en een opbouw op de bestaande keuken, beide aan de achterzijde van de woning</meta:user-defined>
    <dc:language>nl</dc:language>
    <meta:user-defined meta:name="OVERHEIDop.locatietype/OVERHEIDop.gebiedsmarkering">Punt</meta:user-defined>
    <meta:user-defined meta:name="DC.title">Ingediende aanvraag omgevingsvergunning: plaatsen van een aanbouw en een opbouw op de bestaande keuken, beide aan de achterzijde van de woning, Merlijnweg 13 5625ET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77</meta:user-defined>
    <meta:user-defined meta:name="OVERHEIDop.GmbID/DC.identifier">gmb-2026-382477</meta:user-defined>
    <meta:user-defined meta:name="OVERHEIDop.versieInformatie"/>
  </office:meta>
</office:document-meta>
</file>