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realiseren constructieve doorbraak, 2e Bovenpad 11 B, 9678 RK Westerle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3/08/2026, realiseren constructieve doorbraak, 2e Bovenpad 11 B, 9678 RK Westerlee.</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2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4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realiseren constructieve doorbraak, 2e Bovenpad 11 B, 9678 RK Westerlee</meta:user-defined>
    <meta:user-defined meta:name="DCTERMS.W3CDTF/DCTERMS.available">2026-08-12</meta:user-defined>
    <meta:user-defined meta:name="DCTERMS.W3CDTF/OVERHEIDop.jaargang">2026</meta:user-defined>
    <meta:user-defined meta:name="OVERHEIDop.publicationIssue">382476</meta:user-defined>
    <meta:user-defined meta:name="OVERHEIDop.GmbID/DC.identifier">gmb-2026-382476</meta:user-defined>
    <meta:user-defined meta:name="OVERHEIDop.versieInformatie"/>
  </office:meta>
</office:document-meta>
</file>