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Groeneveen 96 1103EG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twee appelbomen op de speelplek tussen Groeneveen en Gooioord</text:p>
            <text:p text:style-name="common-al">Besluit: verleend</text:p>
            <text:p text:style-name="common-al">Besluit verzonden op: 07-08-2026</text:p>
            <text:p text:style-name="common-al">Zaakadres: Groeneveen 96 1103EG Amsterdam</text:p>
            <text:p text:style-name="common-al">Zaaknummer: Z2026-025467</text:p>
            <text:p text:style-name="common-al">DSO-nummer: 2026061001079</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sdzo@amsterdam.nl?Subject=Dossiernummer Z2026-025467" xlink:type="simple">vth.sdz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07-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4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5467</meta:user-defined>
    <meta:user-defined meta:name="DCTERMS.abstract">kappen van twee appelbomen op de speelplek tussen Groeneveen en Gooioor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Groeneveen 96 1103EG Amsterdam</meta:user-defined>
    <meta:user-defined meta:name="OVERHEIDop.datumEindeReactietermijn">2026-09-22</meta:user-defined>
    <meta:user-defined meta:name="OVERHEIDop.terinzageleggingBG">https://mijnpublicaties.nl/Publicatie/ea1187bd-1c36-4ca6-57c2-08def6b1bae5</meta:user-defined>
    <meta:user-defined meta:name="DCTERMS.W3CDTF/DCTERMS.available">2026-08-12</meta:user-defined>
    <meta:user-defined meta:name="DCTERMS.W3CDTF/OVERHEIDop.jaargang">2026</meta:user-defined>
    <meta:user-defined meta:name="OVERHEIDop.publicationIssue">382475</meta:user-defined>
    <meta:user-defined meta:name="OVERHEIDop.GmbID/DC.identifier">gmb-2026-382475</meta:user-defined>
    <meta:user-defined meta:name="OVERHEIDop.versieInformatie"/>
  </office:meta>
</office:document-meta>
</file>