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 kabels en leidingen MOOR 652315 voor Matena 2 te Papendrecht, Circet Nederland B.V. i.o. Delta Fiber Netwerk B.V.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instemming verleend voor de uitvoering van werkzaamheden in verband met de aanleg, instandhouding en opruiming van kabels en leidingen. Het betreft het aanleggen van een distributieleiding glasvezel (door toepassing van Nano-drill) in Matena nabij huisnummer 2 in Papendrecht. De werkzaamheden worden uitgevoerd tussen 27 juli 2026 en 26 maart 2027. </text:p>
            <text:p text:style-name="al"/>
            <text:p text:style-name="al">
            <text:span text:style-name="nadrukvet">Datum bekendmaking besluit: 20 juli 2026</text:span>
          </text:p>
            <text:p text:style-name="al">
            <text:span text:style-name="nadrukvet"/>
          </text:p>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f77bb2ca5c8241a2799608dee669b3e0%7Cce1619bcaea141c18fa8bbdc8c7d1cef%7C0%7C0%7C639201539098472272%7CUnknown%7CTWFpbGZsb3d8eyJFbXB0eU1hcGkiOnRydWUsIlYiOiIwLjAuMDAwMCIsIlAiOiJXaW4zMiIsIkFOIjoiTWFpbCIsIldUIjoyfQ%3D%3D%7C0%7C%7C%7C&amp;sdata=%2BJS0LhcjhKY7Ebdc46UKtl62EOTZXqqNjjfsjfjY8Tw%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24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2315</meta:user-defined>
    <dc:language>nl</dc:language>
    <meta:user-defined meta:name="OVERHEIDop.locatietype/OVERHEIDop.gebiedsmarkering">Lijn</meta:user-defined>
    <meta:user-defined meta:name="DC.title">Verleende instemming kabels en leidingen MOOR 652315 voor Matena 2 te Papendrecht, Circet Nederland B.V. i.o. Delta Fiber Netwerk B.V.</meta:user-defined>
    <meta:user-defined meta:name="DCTERMS.W3CDTF/DCTERMS.available">2026-08-12</meta:user-defined>
    <meta:user-defined meta:name="DCTERMS.W3CDTF/OVERHEIDop.jaargang">2026</meta:user-defined>
    <meta:user-defined meta:name="OVERHEIDop.publicationIssue">382473</meta:user-defined>
    <meta:user-defined meta:name="OVERHEIDop.GmbID/DC.identifier">gmb-2026-382473</meta:user-defined>
    <meta:user-defined meta:name="OVERHEIDop.versieInformatie"/>
  </office:meta>
</office:document-meta>
</file>