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oot_verwaarloosdi99a9ed82-0465-447d-ac82-7f894893e10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ek tot het verwijderen van een verwaarloosd vaartuig</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Lelystad maakt het volgende bekend:</text:p>
            <text:p text:style-name="al"/>
            <text:p text:style-name="al">Tijdens een controle op 6 augustus 2026 hebben toezichthouders, in dienst van de gemeente Lelystad, geconstateerd dat er een verwaarloosd vaartuig aanwezig is in het gemeentelijk water. Het vaartuig lag los in het water en is door de toezichthouders vastgemaakt aan de kade ter hoogte van Den Alerdinck 2 in Lelystad.</text:p>
            <text:p text:style-name="al"/>
            <text:p text:style-name="al">
            <text:span text:style-name="nadrukvet">Zie de afbeelding onderaan van deze publicatie het verwaarloosde vaartuig.</text:span>
          </text:p>
            <text:p text:style-name="al"/>
            <text:p text:style-name="al">Het college merkt dit vaartuig aan als verwaarloosd, gelet op de zeer slechte staat van onderhoud.</text:p>
            <text:p text:style-name="al">Dit is in strijd met artikel 18.7, lid 4, van het Omgevingsplan gemeente Lelystad.</text:p>
            <text:p text:style-name="al"/>
            <text:p text:style-name="al">Het is het college niet gelukt om in contact te komen met de eigenaren/rechthebbenden. Daarom volgt deze publicatie.</text:p>
            <text:p text:style-name="al"/>
            <text:p text:style-name="al">Wij verzoeken de eigenaar/rechthebbende van het verwaarloosde vaartuig om uiterlijk binnen <text:span text:style-name="nadrukvet"><text:span text:style-name="nadrukondlijn">14 dagen na publicatie</text:span></text:span> in dit Gemeenteblad, voornoemd vaartuig op te knappen, dan wel te verwijderen van onderstaande locatie. </text:p>
            <text:p text:style-name="al"/>
            <text:p text:style-name="al">Indien na het verstrijken van deze termijn het vaartuig niet is opgeknapt of verwijderd, wordt deze door het college gedurende twee weken in beheer genomen. Daarna zal, in opdracht van het college, worden overgegaan tot verwijdering en vernietiging van het vaartuig. Alle kosten die hieraan verbonden zijn, worden verhaald op de eigenaar/rechthebbende van het vaartuig. </text:p>
            <text:p text:style-name="al"/>
            <text:p text:style-name="al">U wordt verzocht uw vaartuig binnen 14 dagen na deze publicatie op te knappen of vóór het verstrijken van deze termijn te verwijderen, teneinde kosten en vernietiging te voorkomen.</text:p>
            <text:p text:style-name="al"/>
            <text:p text:style-name="al">Als u vragen heeft, kunt u contact opnemen met Team Stadstoezicht via 140320.</text:p>
            <text:p text:style-name="al"/>
            <text:p text:style-name="al">
            <draw:frame><draw:text-box><text:section text:name="plaatje_id1-3-2-1-1-21-1" text:style-name="plaatje">
              <text:p text:style-name="illustratie_id1-3-2-1-1-21-1-1"><draw:frame draw:style-name="illustratie_id1-3-2-1-1-21-1-1" text:anchor-type="paragraph" svg:width="90mm" svg:height="63.4mm"><draw:image xlink:href="Pictures/boot_verwaarloosdi99a9ed82-0465-447d-ac82-7f894893e103.jpg" xlink:type="simple"/></draw:frame></text:p>
            </text:section></draw:text-box></draw:frame>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1" style:parent-style-name="Standard">
      <style:paragraph-properties style:line-spacing="0mm" style:text-autospace="none" ofo:line-height="0.001cm"/>
    </style:style>
    <style:style style:family="graphic" style:name="illustratie_id1-3-2-1-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24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lystad</meta:user-defined>
    <meta:user-defined meta:name="OVERHEID.Informatietype/DC.type">officiële publicatie</meta:user-defined>
    <meta:user-defined meta:name="OVERHEIDop.Rubriek/DC.type">ander besluit van algemene strekking</meta:user-defined>
    <meta:user-defined meta:name="OVERHEID.Gemeente/DCTERMS.publisher">Lelystad</meta:user-defined>
    <meta:user-defined meta:name="OVERHEID.Gemeente/OVERHEID.authority">Lelysta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Verzoek tot het verwijderen van een verwaarloosd vaartuig</meta:user-defined>
    <meta:user-defined meta:name="DCTERMS.W3CDTF/DCTERMS.available">2026-08-12</meta:user-defined>
    <meta:user-defined meta:name="DCTERMS.W3CDTF/OVERHEIDop.jaargang">2026</meta:user-defined>
    <meta:user-defined meta:name="OVERHEIDop.publicationIssue">382468</meta:user-defined>
    <meta:user-defined meta:name="OVERHEIDop.GmbID/DC.identifier">gmb-2026-382468</meta:user-defined>
    <meta:user-defined meta:name="OVERHEIDop.versieInformatie"/>
  </office:meta>
</office:document-meta>
</file>