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verlengen vergunning tijdelijke woonunit, Oude Sluisbuurt 8, 9684 TH Fin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06/08/2026, verlengen vergunning tijdelijke woonunit, Oude Sluisbuurt 8, 9684 TH Finsterwolde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2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verlengen vergunning tijdelijke woonunit, Oude Sluisbuurt 8, 9684 TH Finsterwold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62</meta:user-defined>
    <meta:user-defined meta:name="OVERHEIDop.GmbID/DC.identifier">gmb-2026-382462</meta:user-defined>
    <meta:user-defined meta:name="OVERHEIDop.versieInformatie"/>
  </office:meta>
</office:document-meta>
</file>