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gevelbelettering op het perceel Cuijkstraat 2, 3826 KL Amersfoort, Ammerzodenlaan 43, 3826 K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gevelbelettering op het perceel Cuijkstraat 2, 3826 KL Amersfoort, Ammerzodenlaan 43, 3826 KK Amersfoort</text:span>
          </text:p>
            <text:p text:style-name="common-al">De Gemeente Amersfoort heeft op 24-07-2026 een aanvraag voor een omgevingsvergunning ontvangen voor het plaatsen van gevelbelettering op het perceel Cuijkstraat 2, 3826 KL Amersfoort, Ammerzodenlaan 43, 3826 KK Amersfoort, met kenmerk CLZ-0003898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246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CLZ-0003898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aanvraag omgevingsvergunning voor het plaatsen van gevelbelettering op het perceel Cuijkstraat 2, 3826 KL Amersfoort, Ammerzodenlaan 43, 3826 KK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60</meta:user-defined>
    <meta:user-defined meta:name="OVERHEIDop.GmbID/DC.identifier">gmb-2026-382460</meta:user-defined>
    <meta:user-defined meta:name="OVERHEIDop.versieInformatie"/>
  </office:meta>
</office:document-meta>
</file>