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t.h.v. Noordscharwouderpolderweg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t.h.v. Noordscharwouderpolderweg in Heerhugowaard</text:span>
          </text:p>
            <text:p text:style-name="common-al">Op 07-08-2026 hebben wij een aanvraag voor een omgevingsvergunning ontvangen voor het plaatsen van een oeverzwaluwwand op de locatie t.h.v. Noordscharwouderpolderweg in Heerhugowaard. De aanvraag is geregistreerd onder zaaknummer 1271754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24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natuur</meta:user-defined>
    <meta:user-defined meta:name="OVERHEIDop.referentienummer">1271754</meta:user-defined>
    <dc:language>nl</dc:language>
    <meta:user-defined meta:name="OVERHEIDop.locatietype/OVERHEIDop.gebiedsmarkering">Vlak</meta:user-defined>
    <meta:user-defined meta:name="DC.title">Kennisgeving van Aanvraag Omgevingsvergunning t.h.v. Noordscharwouderpolderweg in Heerhugowa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59</meta:user-defined>
    <meta:user-defined meta:name="OVERHEIDop.GmbID/DC.identifier">gmb-2026-382459</meta:user-defined>
    <meta:user-defined meta:name="OVERHEIDop.versieInformatie"/>
  </office:meta>
</office:document-meta>
</file>