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Mijndensedijk 32, 3631NP Nieuwersluis - beschoeiing, damwand of andere constructie overbruggen terreinhoogteverschi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beschoeiing, damwand of andere constructie overbruggen terreinhoogteverschil op de locatie Mijndensedijk 32, 3631NP Nieuwersluis.</text:p>
            <text:p text:style-name="common-al">Datum besluit: 7 augustus 2026</text:p>
            <text:p text:style-name="common-al">Zaaknummer: Z2026-00000977</text:p>
            <text:p text:style-name="common-al">U kunt bezwaar maken tot en met 21 september 2026</text:p>
            <text:p text:style-name="common-al">
            <text:span text:style-name="nadrukvet">Inzien</text:span>
          </text:p>
            <text:p text:style-name="common-al">U kunt de documenten met zaaknummer Z2026-00000977 tot 21 september 2026 inzien. Dit kan via de knop 'Bekijk documenten' aan de linkerkant van deze pagina, onder het kopje 'Extra informatie'. U kunt ook de link jeleefomgeving.nl/inzien/823214527/b1b4b943-f60f-4704-9609-1049edc8b7e8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1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245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5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5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977</meta:user-defined>
    <meta:user-defined meta:name="DCTERMS.abstract">Betreft: Beschikking op aanvraag op locatie Mijndensedijk 32, 3631NP Nieuwersluis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Mijndensedijk 32, 3631NP Nieuwersluis - beschoeiing, damwand of andere constructie overbruggen terreinhoogteverschil</meta:user-defined>
    <meta:user-defined meta:name="OVERHEIDop.datumEindeReactietermijn">2026-09-21</meta:user-defined>
    <meta:user-defined meta:name="OVERHEIDop.terinzageleggingBG">https://jeleefomgeving.nl/inzien/823214527/b1b4b943-f60f-4704-9609-1049edc8b7e8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58</meta:user-defined>
    <meta:user-defined meta:name="OVERHEIDop.GmbID/DC.identifier">gmb-2026-382458</meta:user-defined>
    <meta:user-defined meta:name="OVERHEIDop.versieInformatie"/>
  </office:meta>
</office:document-meta>
</file>