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stemming kabels en leidingen MOOR 650690 voor Matena 22 te Papendrecht, Circet Nederland B.V. i.o. Delta Fiber Netwerk B.V.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instemming verleend voor de uitvoering van werkzaamheden in verband met de aanleg, instandhouding en opruiming van kabels en leidingen. Het betreft het aanleggen van een distributieleiding glasvezel (boring) in Matena nabij huisnummer 22 in Papendrecht. De werkzaamheden worden uitgevoerd tussen 03 augustus 2026 en 07 mei 2027. </text:p>
            <text:p text:style-name="al"/>
            <text:p text:style-name="al">
            <text:span text:style-name="nadrukvet">Datum bekendmaking besluit: 20 juli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8bd1d1a9bf1d4d6c516a08dee648b868%7Cce1619bcaea141c18fa8bbdc8c7d1cef%7C0%7C0%7C639201397301497122%7CUnknown%7CTWFpbGZsb3d8eyJFbXB0eU1hcGkiOnRydWUsIlYiOiIwLjAuMDAwMCIsIlAiOiJXaW4zMiIsIkFOIjoiTWFpbCIsIldUIjoyfQ%3D%3D%7C0%7C%7C%7C&amp;sdata=0o3E%2Bb7RbqaipzDyUHt14lYGd8wexd%2FFVZ2P%2FuHC%2F9c%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4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0690</meta:user-defined>
    <dc:language>nl</dc:language>
    <meta:user-defined meta:name="OVERHEIDop.locatietype/OVERHEIDop.gebiedsmarkering">Punt</meta:user-defined>
    <meta:user-defined meta:name="DC.title">Verleende instemming kabels en leidingen MOOR 650690 voor Matena 22 te Papendrecht, Circet Nederland B.V. i.o. Delta Fiber Netwerk B.V.</meta:user-defined>
    <meta:user-defined meta:name="DCTERMS.W3CDTF/DCTERMS.available">2026-08-12</meta:user-defined>
    <meta:user-defined meta:name="DCTERMS.W3CDTF/OVERHEIDop.jaargang">2026</meta:user-defined>
    <meta:user-defined meta:name="OVERHEIDop.publicationIssue">382456</meta:user-defined>
    <meta:user-defined meta:name="OVERHEIDop.GmbID/DC.identifier">gmb-2026-382456</meta:user-defined>
    <meta:user-defined meta:name="OVERHEIDop.versieInformatie"/>
  </office:meta>
</office:document-meta>
</file>