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plaatsen van een woonunit op de locatie Molenweg 2 Wieringerwaard, zaaknummer Z-634344</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plaatsen van een woonunit op de locatie Molenweg 2 Wieringerwaard.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30 septem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8245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5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5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plaatsen van een woonunit op de locatie Molenweg 2 Wieringerwaard, zaaknummer Z-634344</meta:user-defined>
    <meta:user-defined meta:name="DCTERMS.W3CDTF/DCTERMS.available">2026-08-12</meta:user-defined>
    <meta:user-defined meta:name="DCTERMS.W3CDTF/OVERHEIDop.jaargang">2026</meta:user-defined>
    <meta:user-defined meta:name="OVERHEIDop.publicationIssue">382454</meta:user-defined>
    <meta:user-defined meta:name="OVERHEIDop.GmbID/DC.identifier">gmb-2026-382454</meta:user-defined>
    <meta:user-defined meta:name="OVERHEIDop.versieInformatie"/>
  </office:meta>
</office:document-meta>
</file>