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t Foardek 30, 8532 CH Lemmer, A2: melding realiseren van een gesloten bodemenergiesysteem. (Z.90583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realiseren van een gesloten bodemenergiesysteem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4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583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t Foardek 30, 8532 CH Lemmer, A2: melding realiseren van een gesloten bodemenergiesysteem. (Z.905838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52</meta:user-defined>
    <meta:user-defined meta:name="OVERHEIDop.GmbID/DC.identifier">gmb-2026-382452</meta:user-defined>
    <meta:user-defined meta:name="OVERHEIDop.versieInformatie"/>
  </office:meta>
</office:document-meta>
</file>