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beschikking behandelen De Hank 83, 3832JK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om de beslistermijn voor de aanvraag met zaaknummer Z2026-00000460 voor een Aanvraag beschikking behandelen op locatie De Hank 83, 3832JK Leusden te verlengen voor een periode van maximaal 6 weken. De aanvraag betreftDe Hank 83, 3832JK Leusdenen beva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gemeente@leusden.nl of telefoonnummer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8243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0</meta:user-defined>
    <meta:user-defined meta:name="DCTERMS.abstract">Betreft: Beschikking verlenging beslistermijn op locatie De Hank 83, 3832JK Leusden</meta:user-defined>
    <dc:language>nl</dc:language>
    <meta:user-defined meta:name="OVERHEIDop.locatietype/OVERHEIDop.gebiedsmarkering">Vlak</meta:user-defined>
    <meta:user-defined meta:name="DC.title">Kennisgeving verlenging beslistermijn Aanvraag beschikking behandelen De Hank 83, 3832JK Leus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39</meta:user-defined>
    <meta:user-defined meta:name="OVERHEIDop.GmbID/DC.identifier">gmb-2026-382439</meta:user-defined>
    <meta:user-defined meta:name="OVERHEIDop.versieInformatie"/>
  </office:meta>
</office:document-meta>
</file>