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rovenierssingel 6B 3033E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2-07-2026</text:span> een aanvraag voor een omgevingsvergunning, met kenmerk <text:span text:style-name="nadrukvet">Z2026-009094</text:span>/<text:span text:style-name="nadrukvet">2026070201870</text:span>, heeft ontvangen voor de Bouwactiviteit (omgevingsplan). <text:span text:style-name="nadrukcur">(Grondslag: Omgevingswet, artikel 5.1)</text:span></text:p>
            <text:p text:style-name="common-al">De aanvraag betreft Het maken van twee appartementen en het realiseren van een dakkapel op de locatie Provenierssingel 6B 3033E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24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094</meta:user-defined>
    <meta:user-defined meta:name="DCTERMS.abstract">Het maken van twee appartementen en het realiser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rovenierssingel 6B 3033EK Rot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34</meta:user-defined>
    <meta:user-defined meta:name="OVERHEIDop.GmbID/DC.identifier">gmb-2026-382434</meta:user-defined>
    <meta:user-defined meta:name="OVERHEIDop.versieInformatie"/>
  </office:meta>
</office:document-meta>
</file>