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tijdelijk plaatsen educatief kunstwerk, Kromme Elleboog 22, 9682 XH Oostwo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:</text:p>
            <text:p text:style-name="common-al"/>
            <text:p text:style-name="common-al">- 05/08/2026, tijdelijk plaatsen educatief kunstwerk, Kromme Elleboog 22, 9682 XH Oostwold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12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8243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3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3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Cultuur en recreatie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Oldambt, ingediende aanvraag omgevingsvergunning, tijdelijk plaatsen educatief kunstwerk, Kromme Elleboog 22, 9682 XH Oostwol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33</meta:user-defined>
    <meta:user-defined meta:name="OVERHEIDop.GmbID/DC.identifier">gmb-2026-382433</meta:user-defined>
    <meta:user-defined meta:name="OVERHEIDop.versieInformatie"/>
  </office:meta>
</office:document-meta>
</file>