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Van Beuningenplein 182 1051X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10-08-2026</text:p>
            <text:p text:style-name="common-al">Zaakadres: Van Beuningenplein 182 1051XA Amsterdam</text:p>
            <text:p text:style-name="common-al">Zaaknummer: Z2026-035045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35045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43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3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3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5045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Van Beuningenplein 182 1051XA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30</meta:user-defined>
    <meta:user-defined meta:name="OVERHEIDop.GmbID/DC.identifier">gmb-2026-382430</meta:user-defined>
    <meta:user-defined meta:name="OVERHEIDop.versieInformatie"/>
  </office:meta>
</office:document-meta>
</file>