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690, Oudestraat 19 - 19A, 4351 AS Vee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690</text:p>
            <text:p text:style-name="common-al">De omschrijving van de zaak: het vernieuwen van de panden</text:p>
            <text:p text:style-name="common-al">De ontvangstdatum van de zaak: 25 jun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824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90</meta:user-defined>
    <meta:user-defined meta:name="DCTERMS.abstract">Betreft: Beschikking verlenging beslistermijn op locatie Oudestraat 19 - 19A, 4351 AS Veere</meta:user-defined>
    <dc:language>nl</dc:language>
    <meta:user-defined meta:name="OVERHEIDop.locatietype/OVERHEIDop.gebiedsmarkering">Vlak</meta:user-defined>
    <meta:user-defined meta:name="DC.title">Kennisgeving termijnverlenging Z2026-00001690, Oudestraat 19 - 19A, 4351 AS Veer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24</meta:user-defined>
    <meta:user-defined meta:name="OVERHEIDop.GmbID/DC.identifier">gmb-2026-382424</meta:user-defined>
    <meta:user-defined meta:name="OVERHEIDop.versieInformatie"/>
  </office:meta>
</office:document-meta>
</file>