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afval- of puincontainer van 7 september tot en met 30 november 2026, Schellinglaan ter hoogte van huisnummer 3, 2271 VD Voorburg - kenmerk 000024432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gunning voorwerp op de openbare plaats aangevraagd voor het plaatsen van een afval- of puincontainer van 7 september tot en met 30 november 2026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01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De aanvraag, plattegronden en/of tekeningen, worden digitaal ter inzage gelegd. U kunt deze documenten inzien onder het kopje "Documenten”.</text:p>
            <text:p text:style-name="common-al">Eventuele overige stukken kunnen op verzoek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242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2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2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43264</meta:user-defined>
    <dc:language>nl</dc:language>
    <meta:user-defined meta:name="OVERHEIDop.locatietype/OVERHEIDop.gebiedsmarkering">Punt</meta:user-defined>
    <meta:user-defined meta:name="DC.title">Aanvraag vergunning voor het plaatsen van een afval- of puincontainer van 7 september tot en met 30 november 2026, Schellinglaan ter hoogte van huisnummer 3, 2271 VD Voorburg - kenmerk 00002443264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20</meta:user-defined>
    <meta:user-defined meta:name="OVERHEIDop.GmbID/DC.identifier">gmb-2026-382420</meta:user-defined>
    <meta:user-defined meta:name="OVERHEIDop.versieInformatie"/>
  </office:meta>
</office:document-meta>
</file>