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dakopbouw aan Neringstraat 18 2624HX Delft, Neringstraat 24 2624HX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ringstraat 18 2624HX Delft, Neringstraat 24 2624HX Delft | het realiseren van dakopbouw | 06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61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4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61</meta:user-defined>
    <meta:user-defined meta:name="DCTERMS.abstract">2026187 - Neringstraat 18 en 24 - Delft</meta:user-defined>
    <dc:language>nl</dc:language>
    <meta:user-defined meta:name="OVERHEIDop.locatietype/OVERHEIDop.gebiedsmarkering">Vlak</meta:user-defined>
    <meta:user-defined meta:name="DC.title">Aanvraag vergunning voor het realiseren van dakopbouw aan Neringstraat 18 2624HX Delft, Neringstraat 24 2624HX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16</meta:user-defined>
    <meta:user-defined meta:name="OVERHEIDop.GmbID/DC.identifier">gmb-2026-382416</meta:user-defined>
    <meta:user-defined meta:name="OVERHEIDop.versieInformatie"/>
  </office:meta>
</office:document-meta>
</file>