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een tijdelijke woonunit, Palsenborgweg 1, 7271 PC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aanvraag ontvangen voor het plaatsen van een tijdelijke woonunit op locatie Palsenborgweg 1, 7271 PC Borculo. De aanvraag is geregistreerd onder zaaknummer Z2026-00001460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24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60</meta:user-defined>
    <meta:user-defined meta:name="DCTERMS.abstract">Betreft: Aanvraag op locatie Palsenborgweg 1, 7271PC Borcu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plaatsen van een tijdelijke woonunit, Palsenborgweg 1, 7271 PC Borcu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14</meta:user-defined>
    <meta:user-defined meta:name="OVERHEIDop.GmbID/DC.identifier">gmb-2026-382414</meta:user-defined>
    <meta:user-defined meta:name="OVERHEIDop.versieInformatie"/>
  </office:meta>
</office:document-meta>
</file>