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wijzigen van winkel naar woning, Oosteinde 141 2611VC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0-08-2026</text:p>
            <text:p text:style-name="common-al">Oosteinde 141 2611VC Delft | het wijzigen van winkel naar woning</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813.</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24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813</meta:user-defined>
    <meta:user-defined meta:name="DCTERMS.abstract">P6471 wijzigen bestemming van winkel naar wonen oosteinde 141 Delft</meta:user-defined>
    <dc:language>nl</dc:language>
    <meta:user-defined meta:name="OVERHEIDop.locatietype/OVERHEIDop.gebiedsmarkering">Vlak</meta:user-defined>
    <meta:user-defined meta:name="DC.title">Verlening omgevingsvergunning, het wijzigen van winkel naar woning, Oosteinde 141 2611VC Delft</meta:user-defined>
    <meta:user-defined meta:name="DCTERMS.W3CDTF/DCTERMS.available">2026-08-12</meta:user-defined>
    <meta:user-defined meta:name="DCTERMS.W3CDTF/OVERHEIDop.jaargang">2026</meta:user-defined>
    <meta:user-defined meta:name="OVERHEIDop.publicationIssue">382413</meta:user-defined>
    <meta:user-defined meta:name="OVERHEIDop.GmbID/DC.identifier">gmb-2026-382413</meta:user-defined>
    <meta:user-defined meta:name="OVERHEIDop.versieInformatie"/>
  </office:meta>
</office:document-meta>
</file>