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plaatsen van 2 airco buitenunits (omgevingsplan), De Wyk 29, Boelens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plaatsen van 2 airco buitenunits (omgevingsplan), De Wyk 29, Boelenslaan</text:p>
            <text:p text:style-name="common-al">Zaaknummer: Z2026-001178</text:p>
            <text:p text:style-name="common-al">Zaakadres: De Wyk 29, Boelenslaan</text:p>
            <text:p text:style-name="common-al">Omschrijving: het plaatsen van 2 airco buitenunits (omgevingsplan)</text:p>
            <text:p text:style-name="last-al">Datum ontvangst: 09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824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78</meta:user-defined>
    <meta:user-defined meta:name="DCTERMS.abstract">het plaatsen van 2 airco buitenunits (omgevingspla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plaatsen van 2 airco buitenunits (omgevingsplan), De Wyk 29, Boelenslaa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07</meta:user-defined>
    <meta:user-defined meta:name="OVERHEIDop.GmbID/DC.identifier">gmb-2026-382407</meta:user-defined>
    <meta:user-defined meta:name="OVERHEIDop.versieInformatie"/>
  </office:meta>
</office:document-meta>
</file>