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realiseren tuinkamer (rijksmonument), Hoofdweg 81, 9674 TA Nieuw Beert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01/08/2026, realiseren tuinkamer (rijksmonument), Hoofdweg 81, 9674 TA Nieuw Beert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2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240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realiseren tuinkamer (rijksmonument), Hoofdweg 81, 9674 TA Nieuw Beert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04</meta:user-defined>
    <meta:user-defined meta:name="OVERHEIDop.GmbID/DC.identifier">gmb-2026-382404</meta:user-defined>
    <meta:user-defined meta:name="OVERHEIDop.versieInformatie"/>
  </office:meta>
</office:document-meta>
</file>