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nabij Zuiderhaaks en Akkerbouwstraat te Julianadorp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6 augustus 2026 namens Gemeente Den Helder een volledige melding ontvangen van een ontwikkeling nabij Zuiderhaaks en Akkerbouwstraat te Julianadorp. Het gaat over het toepassen van grond voor het realiseren van een nieuw schoolplein. De melding heeft het kenmerk OMG-088341/Z26-0827537.</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341/Z26-0827537)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23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en Helder</meta:user-defined>
    <meta:user-defined meta:name="OVERHEIDop.Rubriek/DC.type">omgevingsmeld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341/Z26-0827537</meta:user-defined>
    <dc:language>nl</dc:language>
    <meta:user-defined meta:name="OVERHEIDop.locatietype/OVERHEIDop.gebiedsmarkering">Vlak</meta:user-defined>
    <meta:user-defined meta:name="DC.title">Melding ontvangen nabij Zuiderhaaks en Akkerbouwstraat te Julianadorp (Toepassen van grond of baggerspecie)</meta:user-defined>
    <meta:user-defined meta:name="DCTERMS.W3CDTF/DCTERMS.available">2026-08-12</meta:user-defined>
    <meta:user-defined meta:name="DCTERMS.W3CDTF/OVERHEIDop.jaargang">2026</meta:user-defined>
    <meta:user-defined meta:name="OVERHEIDop.publicationIssue">382396</meta:user-defined>
    <meta:user-defined meta:name="OVERHEIDop.GmbID/DC.identifier">gmb-2026-382396</meta:user-defined>
    <meta:user-defined meta:name="OVERHEIDop.versieInformatie"/>
  </office:meta>
</office:document-meta>
</file>