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ntheffing APV (Algemene plaatselijke verordening gemeente Oldambt) en/of Bijzondere Wetgeving voor het gebruik gemeentegrond Zaanstraat 86 te Winschoten, in de periode van 9 augustus tot en met 3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Ontheffing gebruik gemeentegrond Zaanstraat 86 te Winschoten, in de periode van 9 augustus tot en met 30 augustus 2026. Verleend en verzonden 4 augustus 2026.</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12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3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Gemeente Oldambt, verleende ontheffing APV (Algemene plaatselijke verordening gemeente Oldambt) en/of Bijzondere Wetgeving voor het gebruik gemeentegrond Zaanstraat 86 te Winschoten, in de periode van 9 augustus tot en met 30 augustus 2026</meta:user-defined>
    <meta:user-defined meta:name="DCTERMS.W3CDTF/DCTERMS.available">2026-08-12</meta:user-defined>
    <meta:user-defined meta:name="DCTERMS.W3CDTF/OVERHEIDop.jaargang">2026</meta:user-defined>
    <meta:user-defined meta:name="OVERHEIDop.publicationIssue">382394</meta:user-defined>
    <meta:user-defined meta:name="OVERHEIDop.GmbID/DC.identifier">gmb-2026-382394</meta:user-defined>
    <meta:user-defined meta:name="OVERHEIDop.versieInformatie"/>
  </office:meta>
</office:document-meta>
</file>