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en Bed &amp; Breakfast vergunning Raamgracht 23-H 1011KJ Amsterdam, Nieuwmarkt/Lastage [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intrekken van een Bed &amp; Breakfast op adres Raamgracht 23-H 1011KJ Amsterdam, Nieuwmarkt/Lastage []</text:p>
            <text:p text:style-name="common-al">Kenmerk gemeente: Z/20/652823</text:p>
            <text:p text:style-name="common-al">
            <text:span text:style-name="nadrukvet">Vergunning ingetrokken voor een Bed &amp; Breakfast vergunning aan Raamgracht 23-H 1011KJ Amsterdam, Nieuwmarkt/Lastage []</text:span>
          </text:p>
            <text:p text:style-name="common-al">De gemeente Amsterdam heeft een vergunning voor een Bed &amp; Breakfast aan Raamgracht 23-H 1011KJ Amsterdam, Nieuwmarkt/Lastage [] ingetrokken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Met dit bericht laat de gemeente Amsterdam u weten dat we de vergunning hebben ingetrokk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/20/652823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39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9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9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0/652823</meta:user-defined>
    <meta:user-defined meta:name="DCTERMS.abstract">B&amp;B vergunning aanvragen - Raamgracht 23 H</meta:user-defined>
    <dc:language>nl</dc:language>
    <meta:user-defined meta:name="OVERHEIDop.locatietype/OVERHEIDop.gebiedsmarkering">Punt</meta:user-defined>
    <meta:user-defined meta:name="DC.title">Besluit intrekken Bed &amp; Breakfast vergunning Raamgracht 23-H 1011KJ Amsterdam, Nieuwmarkt/Lastage []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93</meta:user-defined>
    <meta:user-defined meta:name="OVERHEIDop.GmbID/DC.identifier">gmb-2026-382393</meta:user-defined>
    <meta:user-defined meta:name="OVERHEIDop.versieInformatie"/>
  </office:meta>
</office:document-meta>
</file>