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Bolgerijsekade 3, 4121 ER Eve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5-08-2026 heeft de gemeente een aanvraag omgevingsvergunning (regulier) ontvangen voor het perceel Bolgerijsekade 3, 4121 ER Everdingen. De aanvraag is geregistreerd onder zaaknummer OVR-2026-012180. De aanvraag betreft het kappen van 10 esdoornbomen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23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OVR-2026-012180</meta:user-defined>
    <dc:language>nl</dc:language>
    <meta:user-defined meta:name="OVERHEIDop.locatietype/OVERHEIDop.gebiedsmarkering">Punt</meta:user-defined>
    <meta:user-defined meta:name="DC.title">Ingekomen aanvraag omgevingsvergunning Bolgerijsekade 3, 4121 ER Eve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91</meta:user-defined>
    <meta:user-defined meta:name="OVERHEIDop.GmbID/DC.identifier">gmb-2026-382391</meta:user-defined>
    <meta:user-defined meta:name="OVERHEIDop.versieInformatie"/>
  </office:meta>
</office:document-meta>
</file>