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slopen schuur en verwijderen asbest, Hoofdstraat 35, 9944 AB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06/08/2026, slopen schuur en verwijderen asbest, Hoofdstraat 35, 9944 AB Nieuwolda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3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slopen schuur en verwijderen asbest, Hoofdstraat 35, 9944 AB Nieuwol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90</meta:user-defined>
    <meta:user-defined meta:name="OVERHEIDop.GmbID/DC.identifier">gmb-2026-382390</meta:user-defined>
    <meta:user-defined meta:name="OVERHEIDop.versieInformatie"/>
  </office:meta>
</office:document-meta>
</file>