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oor de bouw van een kapschuur met groen dak aan de Leeuweriksveldweg 1 te Dwingelo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Westerveld maakt bekend dat het de volgende aanvraag voor een omgevingsvergunning heeft ontvangen voor de activiteit:</text:p>
            <text:p text:style-name="common-al">
            
          </text:p>
            <text:p text:style-name="common-al">Leeuweriksveldweg 1, 7991 SE Dwingeloo, voor de bouw van een kapschuur met groen dak t.b.v. stallingsruimte (aanvraagdatum 06-08-2026, zaaknummer 170153296).</text:p>
            <text:p text:style-name="common-al">
            
          </text:p>
            <text:p text:style-name="common-al">
            <text:span text:style-name="nadrukvet">Informatie aangevraagde vergunningen.</text:span>
          </text:p>
            <text:p text:style-name="common-al">
            
          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eld</text:p>
            </table:table-cell>
            <table:table-cell office:value-type="string" table:style-name="header.C">
              <text:p text:style-name="headerright"><text:span text:style-name="nr">Nr. 38238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8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8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ster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veld</meta:user-defined>
    <meta:user-defined meta:name="OVERHEID.Gemeente/OVERHEID.authority">Wester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015329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 voor de bouw van een kapschuur met groen dak aan de Leeuweriksveldweg 1 te Dwingeloo.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86</meta:user-defined>
    <meta:user-defined meta:name="OVERHEIDop.GmbID/DC.identifier">gmb-2026-382386</meta:user-defined>
    <meta:user-defined meta:name="OVERHEIDop.versieInformatie"/>
  </office:meta>
</office:document-meta>
</file>