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tot wijziging van de Algemene plaatselijke verordening Dordrecht, 26e wijziging</text:p>
      <text:section text:name="regeling_id1-3-2" text:style-name="regeling">
        <text:section text:name="aanhef_id1-3-2-1" text:style-name="aanhef">
          <text:section text:name="preambule_id1-3-2-1-1" text:style-name="preambule">
            <text:p text:style-name="al">De RAAD van de gemeente Dordrecht;</text:p>
            <text:p text:style-name="al"/>
            <text:p text:style-name="al">gezien het voorstel van het college van Burgemeester en Wethouders van dinsdag 2 juni 2026;</text:p>
            <text:p text:style-name="al"/>
            <text:p text:style-name="al">gelet op artikel 149 van de Gemeentewet;</text:p>
            <text:p text:style-name="al"/>
            <text:p text:style-name="al"/>
            <text:p text:style-name="al">b e s l u i t :</text:p>
            <text:p text:style-name="al"/>
            <text:p text:style-name="al"/>
            <text:p text:style-name="al">vast te stellen de navolgende</text:p>
            <text:p text:style-name="al">Verordening tot wijziging van de Algemene plaatselijke verordening Dordrecht, 26e wijziging.</text:p>
          </text:section>
        </text:section>
        <text:section text:name="regeling-tekst_id1-3-2-2" text:style-name="regeling-tekst">
          <text:section text:name="artikel_id1-3-2-2-1" text:style-name="artikel">
            <text:p text:style-name="artikel_kop_titel"><text:span text:style-name="artikel_kop_label"/> </text:p>
            <text:p text:style-name="al"/>
            <text:p text:style-name="al"/>
          </text:section>
          <text:section text:name="artikel_id1-3-2-2-2" text:style-name="artikel">
            <text:p text:style-name="artikel_kop_titel"><text:span text:style-name="artikel_kop_label">Artikel</text:span> <text:span text:style-name="artikel_kop_nr">I Wijziging verordening</text:span> </text:p>
            <text:p text:style-name="al">De Algemene plaatselijke verordening Dordrecht wordt als volgt gewijzigd.</text:p>
            <text:p text:style-name="al"/>
            <text:p text:style-name="al">A. </text:p>
            <text:p text:style-name="al">Artikel 2:27, aanhef en onder 1, komt te luiden als volgt.</text:p>
            <text:p text:style-name="al">
            <text:span text:style-name="nadrukvet">Artikel 2:27 Begripsbepalingen</text:span>
          </text:p>
            <text:p text:style-name="al">In deze afdeling wordt verstaan onder:</text:p>
            <text:p text:style-name="al">1. inrichting:</text:p>
            <text:p text:style-name="al">1°. de voor het publiek toegankelijke, besloten ruimte, niet zijnde een seksinrichting als bedoeld in artikel 3:1, waarin bedrijfsmatig of in een omvang alsof zij bedrijfsmatig was dranken, rookwaren of spijzen voor gebruik ter plaatse worden verstrekt, zoals in ieder geval een restaurant, café, cafetaria, snackbar, coffeeshop, discotheek, buurthuis, kantine of clubhuis, alsmede een hierbij behorend terras en andere aanhorigheden, tenzij deze expliciet zijn uitgezonderd; </text:p>
            <text:p text:style-name="al">2°. een afhaalcoffeeshop, alsmede een afhaal- en/of bezorgrestaurant waaronder wordt verstaan de voor het publiek toegankelijke, besloten ruimte waar bedrijfsmatig of in een omvang alsof zij bedrijfsmatig was in hoofdzaak ter plekke bereide en voor directe consumptie geschikte spijzen en/of dranken worden verstrekt uitsluitend voor gebruik elders dan ter plaatse.</text:p>
            <text:p text:style-name="al"/>
            <text:p text:style-name="al">B.</text:p>
            <text:p text:style-name="al">In artikel 2:28, tweede lid, komen de woorden 'een inrichting, waarvoor een vergunning als bedoeld in artikel 3 van de Alcoholwet is verleend en' te vervallen.</text:p>
            <text:p text:style-name="al"/>
            <text:p text:style-name="al">C.</text:p>
            <text:p text:style-name="al">In artikel 2:28, derde lid, wordt na de eerste volzin een zin toegevoegd, luidende: 'Onverminderd het bepaalde in de voorgaande volzin, geldt het eerste lid niet voor inrichtingen die worden geëxploiteerd door paracommerciële rechtspersonen indien zij niet geopend zijn tussen 22:00 uur en 07:00 uur.'.</text:p>
            <text:p text:style-name="al"/>
            <text:p text:style-name="al">D. </text:p>
            <text:p text:style-name="al">Na artikel 6:5 wordt het volgende artikel ingevoegd.</text:p>
            <text:p text:style-name="al">
            <text:span text:style-name="nadrukvet">Artikel 6:5 A Overgangsbepalingen exploitatievergunning horeca</text:span>
          </text:p>
            <text:list text:style-name="id1-3-2-2-2-21">
              <text:list-item text:style-override="id1-3-2-2-2-21-1">
                <text:number>1.</text:number>
                <text:p text:style-name="al">Voor inrichtingen als bedoeld in artikel 2:27 die op grond van artikel 2:28, tweede lid, waren vrijgesteld van de vergunningplicht als bedoeld in artikel 2:28, eerste lid, omdat zij over een Alcoholwetvergunning beschikten, en die als gevolg van de wijziging van artikel 2:28, tweede lid, niet langer onder deze vrijstelling vallen, gaat de vergunningplicht als bedoeld in artikel 2:28, eerste lid, gelden negen maanden na inwerkingtreding van de 'Algemene plaatselijke verordening Dordrecht, 26e wijziging'. Deze overgangstermijn geldt alleen voor inrichtingen die op het moment van de inwerkingtreding van de 'Algemene plaatselijke verordening Dordrecht, 26e wijziging' reeds werden geëxploiteerd.</text:p>
              </text:list-item>
              <text:list-item text:style-override="id1-3-2-2-2-21-2">
                <text:number>2.</text:number>
                <text:p text:style-name="al">Voor afhaal- en/of bezorgrestaurants als bedoeld in artikel 2:27, aanhef en onder 1 sub 2°, gaat de vergunningplicht als bedoeld in artikel 2:28, eerste lid, gelden twaalf maanden na inwerkingtreding van de 'Algemene plaatselijke verordening Dordrecht, 26e wijziging', waardoor zij onder het begrip 'inrichting' zijn komen te vallen. Deze overgangstermijn geldt alleen voor inrichtingen die op het moment van de inwerkingtreding van de 'Algemene plaatselijke verordening Dordrecht, 26e wijziging' reeds werden geëxploiteerd.</text:p>
              </text:list-item>
              <text:list-item text:style-override="id1-3-2-2-2-21-3">
                <text:number>3.</text:number>
                <text:p text:style-name="al">In afwijking van artikel 2:28 D, eerste lid, aanhef en onder a, wordt een vergunning niet geweigerd wegens strijd met het omgevingsplan, indien de inrichting op het moment van de inwerkingtreding van de 'Algemene plaatselijke verordening Dordrecht, 26e wijziging' reeds werd geëxploiteerd en de aard of omvang van de exploitatie sindsdien niet is gewijzigd. </text:p>
              </text:list-item>
              <text:list-item text:style-override="id1-3-2-2-2-21-4">
                <text:number>4.</text:number>
                <text:p text:style-name="al">Dit artikel vervalt van rechtswege op 1 januari 2028.</text:p>
              </text:list-item>
            </text:list>
            <text:p text:style-name="al"/>
          </text:section>
          <text:section text:name="artikel_id1-3-2-2-3" text:style-name="artikel">
            <text:p text:style-name="artikel_kop_titel"><text:span text:style-name="artikel_kop_label">Artikel</text:span> <text:span text:style-name="artikel_kop_nr">II Datum inwerkingtreding</text:span> </text:p>
            <text:p text:style-name="al">Dit besluit treedt in werking op 1 oktober 2026.</text:p>
            <text:p text:style-name="al"/>
          </text:section>
          <text:section text:name="artikel_id1-3-2-2-4" text:style-name="artikel">
            <text:p text:style-name="artikel_kop_titel"><text:span text:style-name="artikel_kop_label">Artikel</text:span> <text:span text:style-name="artikel_kop_nr">III Citeertitel</text:span> </text:p>
            <text:p text:style-name="al">Dit besluit kan worden aangehaald als 'Algemene plaatselijke verordening Dordrecht, 26e wijziging'.</text:p>
            <text:p text:style-name="al"/>
          </text:section>
        </text:section>
        <text:section text:name="regeling-sluiting_id1-3-2-3" text:style-name="regeling-sluiting">
          <text:section text:name="ondertekening_id1-3-2-3-1">
            <text:p><text:span text:style-name="functie">Aldus vastgesteld in de openbare vergadering van 14 juli 2026.</text:span></text:p>
            <text:p><text:span text:style-name="functie"/></text:p>
            <text:p><text:span text:style-name="functie">De griffier, De voorzitter,</text:span></text:p>
            <text:p><text:span text:style-name="functie"/></text:p>
            <text:p><text:span text:style-name="functie"/></text:p>
            <text:p><text:span text:style-name="functie"/></text:p>
            <text:p><text:span text:style-name="functie"/></text:p>
            <text:p><text:span text:style-name="functie">G.J.P. van Soest, N. Mo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23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Dordrecht</meta:user-defined>
    <meta:user-defined meta:name="OVERHEID.Informatietype/DC.type">officiële publicatie</meta:user-defined>
    <meta:user-defined meta:name="OVERHEIDop.Rubriek/DC.type">algemeen verbindend voorschrift (verordening)</meta:user-defined>
    <meta:user-defined meta:name="OVERHEID.Gemeente/OVERHEID.authority">Dordrecht</meta:user-defined>
    <meta:user-defined meta:name="OVERHEID.Gemeente/DCTERMS.publisher">Dordrecht</meta:user-defined>
    <meta:user-defined meta:name="OVERHEID.TaxonomieBeleidsagendaDecentraal/OVERHEID.category">Bestuur | Organisatie en beleid</meta:user-defined>
    <meta:user-defined meta:name="DC.source">Gemeentewet, artikel 149]|[1.0:c:BWBR0005416&amp;artikel=149&amp;g=2010-12-21</meta:user-defined>
    <meta:user-defined meta:name="DC.source">artikel 151d van de Gemeentewet]|[1.0:c:BWBR0005416&amp;artikel=151d&amp;g=2017-07-01</meta:user-defined>
    <meta:user-defined meta:name="DC.source">artikel 160 van de Gemeentewet]|[1.0:c:BWBR0005416&amp;artikel=160&amp;g=2021-07-10</meta:user-defined>
    <meta:user-defined meta:name="DC.source">artikel 151a van de Gemeentewet]|[1.0:c:BWBR0005416&amp;artikel=151a&amp;g=2021-07-10</meta:user-defined>
    <meta:user-defined meta:name="OVERHEIDop.referentienummer">SBC / 1784797</meta:user-defined>
    <meta:user-defined meta:name="DCTERMS.alternative">Algemene plaatselijke verordening Dordrecht</meta:user-defined>
    <dc:language>nl</dc:language>
    <meta:user-defined meta:name="OVERHEIDop.locatietype/OVERHEIDop.gebiedsmarkering">Gemeente</meta:user-defined>
    <meta:user-defined meta:name="DC.title">Algemene plaatselijke verordening Dordrecht</meta:user-defined>
    <meta:user-defined meta:name="DCTERMS.W3CDTF/DCTERMS.available">2026-08-12</meta:user-defined>
    <meta:user-defined meta:name="DCTERMS.W3CDTF/OVERHEIDop.jaargang">2026</meta:user-defined>
    <meta:user-defined meta:name="OVERHEIDop.publicationIssue">382384</meta:user-defined>
    <meta:user-defined meta:name="OVERHEIDop.betreftRegeling">CVDR337918_25</meta:user-defined>
    <meta:user-defined meta:name="xs:date/OVERHEIDop.startdatum">2026-10-01</meta:user-defined>
    <meta:user-defined meta:name="OVERHEIDop.GmbID/DC.identifier">gmb-2026-382384</meta:user-defined>
    <meta:user-defined meta:name="OVERHEIDop.versieInformatie"/>
  </office:meta>
</office:document-meta>
</file>