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sloopmelding, slopen garage en verwijderen asbest, Hoofdstraat 21, 9682 PJ Oostwo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sloopmelding is ontvangen:</text:p>
            <text:p text:style-name="common-al"/>
            <text:p text:style-name="common-al">- 05/08/2026, slopen garage en verwijderen asbest, Hoofdstraat 21, 9682 PJ Oostwold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38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meente Oldambt, ontvangen sloopmelding, slopen garage en verwijderen asbest, Hoofdstraat 21, 9682 PJ Oostwol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82</meta:user-defined>
    <meta:user-defined meta:name="OVERHEIDop.GmbID/DC.identifier">gmb-2026-382382</meta:user-defined>
    <meta:user-defined meta:name="OVERHEIDop.versieInformatie"/>
  </office:meta>
</office:document-meta>
</file>