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ten gehore brengen van livemuziek op 12 september 2026 aan Wegedoorn 1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Wegedoorn 1</text:p>
            <text:p text:style-name="common-al">Verzenddatum besluit : 28 juli 2026</text:p>
            <text:p text:style-name="common-al">Omschrijving : Geluidsontheffing voor het ten gehore brengen van livemuziek op 12 september tussen 19.00 en 22.00 uur</text:p>
            <text:p text:style-name="common-al">Zaaknummer : 3764812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8237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3764812</meta:user-defined>
    <dc:language>nl</dc:language>
    <meta:user-defined meta:name="OVERHEIDop.locatietype/OVERHEIDop.gebiedsmarkering">Adres</meta:user-defined>
    <meta:user-defined meta:name="DC.title">Toestemming voor het ten gehore brengen van livemuziek op 12 september 2026 aan Wegedoorn 1 te Geldro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378</meta:user-defined>
    <meta:user-defined meta:name="OVERHEIDop.GmbID/DC.identifier">gmb-2026-382378</meta:user-defined>
    <meta:user-defined meta:name="OVERHEIDop.versieInformatie"/>
  </office:meta>
</office:document-meta>
</file>