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voor een functiewijziging van bedrijf naar wonen aan de Stuivezandweg 1 en 1a, 7025GD Ha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gemeente een anterieure overeenkomst heeft gesloten (Omgevingswet, art 16.138). De overeenkomst is gesloten ten behoeve van een functiewijziging van bedrijf naar wonen op het perceel Stuivezandweg 1 en 1a, 7025GD Halle.</text:p>
            <text:p text:style-name="common-al">
            <text:span text:style-name="nadrukvet">Waarom publiceert de gemeente dit bericht?</text:span>
          </text:p>
            <text:p text:style-name="common-al">Met dit bericht laten wij u weten dat er misschien iets verandert in uw omgeving. De gemeente heeft een verzoek ontvangen voor het wijzigen van het omgevingsplan. Als de gemeente medewerking verleend, wordt een ontwerp van het omgevingsplan gepubliceerd.</text:p>
            <text:p text:style-name="common-al">
            <text:span text:style-name="nadrukvet">Heeft u vragen over de exploitatieovereenkomst?</text:span>
          </text:p>
            <text:p text:style-name="common-al">Op uw verzoek geven wij informatie over de anterieure overeenkomst.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34. Bij contact vermeld u dit kenmerk zodat wij u zo snel mogelijk kunnen helpen.</text:p>
            <text:p text:style-name="common-al">
            <text:span text:style-name="nadrukvet">Geen reactiemogelijkheid</text:span>
          </text:p>
            <text:p text:style-name="last-al">U kunt geen bezwaar of een verzoek om voorlopige voorziening indienen tegen een anterieure overeenkomst. De anterieure overeenkomst is een voorbereiding op het wijzigen van het omgevingspl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23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ronckhorst</meta:user-defined>
    <meta:user-defined meta:name="OVERHEIDop.Rubriek/DC.type">omgevingsmeld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734</meta:user-defined>
    <meta:user-defined meta:name="DCTERMS.abstract">Betreft: Wijziging omgevingsplan - A-plan op locatie Stuivezandweg 1 en 1a, 7025GD Halle</meta:user-defined>
    <dc:language>nl</dc:language>
    <meta:user-defined meta:name="OVERHEIDop.locatietype/OVERHEIDop.gebiedsmarkering">Punt</meta:user-defined>
    <meta:user-defined meta:name="DC.title">Anterieure overeenkomst voor een functiewijziging van bedrijf naar wonen aan de Stuivezandweg 1 en 1a, 7025GD Halle</meta:user-defined>
    <meta:user-defined meta:name="DCTERMS.W3CDTF/DCTERMS.available">2026-08-12</meta:user-defined>
    <meta:user-defined meta:name="DCTERMS.W3CDTF/OVERHEIDop.jaargang">2026</meta:user-defined>
    <meta:user-defined meta:name="OVERHEIDop.publicationIssue">382367</meta:user-defined>
    <meta:user-defined meta:name="OVERHEIDop.GmbID/DC.identifier">gmb-2026-382367</meta:user-defined>
    <meta:user-defined meta:name="OVERHEIDop.versieInformatie"/>
  </office:meta>
</office:document-meta>
</file>