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kapschuur met paardenboxen aan de Hôflân 6, 9001 ZG Grou, nabij Hôflân in Grou (OV-2026-03860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kapschuur met paardenboxen aan de Hôflân 6, 9001 ZG Grou, nabij Hôflân in Grou. Bij ons geregistreerd onder kenmerk: OV-2026-038600. De verzenddatum van de omgevingsvergunning is 10-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23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600</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realiseren van een kapschuur met paardenboxen aan de Hôflân 6, 9001 ZG Grou, nabij Hôflân in Grou (OV-2026-038600)</meta:user-defined>
    <meta:user-defined meta:name="DCTERMS.W3CDTF/DCTERMS.available">2026-08-12</meta:user-defined>
    <meta:user-defined meta:name="DCTERMS.W3CDTF/OVERHEIDop.jaargang">2026</meta:user-defined>
    <meta:user-defined meta:name="OVERHEIDop.publicationIssue">382364</meta:user-defined>
    <meta:user-defined meta:name="OVERHEIDop.GmbID/DC.identifier">gmb-2026-382364</meta:user-defined>
    <meta:user-defined meta:name="OVERHEIDop.versieInformatie"/>
  </office:meta>
</office:document-meta>
</file>