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de Brink, Kerkplein en Schoolstraat te Bathmen (94640-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Bathmense Beelden Kunst- en Kultuurkring voor het evenement  Kunstmarkt Bathmen 2026 plaatsvindend op 5 september 2026 op de Brink, Kerkplein en Schoolstraat te Bathmen.</text:p>
            <text:p text:style-name="common-al">Inzage en het maken van bezwaar is mogelijk binnen zes weken na de datum van verzending van het besluit. Het besluit is verzonden op 7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94640-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Sluiter/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23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Evenementenvergunning, de Brink, Kerkplein en Schoolstraat te Bathmen (94640-2026)</meta:user-defined>
    <meta:user-defined meta:name="DCTERMS.W3CDTF/DCTERMS.available">2026-08-12</meta:user-defined>
    <meta:user-defined meta:name="DCTERMS.W3CDTF/OVERHEIDop.jaargang">2026</meta:user-defined>
    <meta:user-defined meta:name="OVERHEIDop.publicationIssue">382363</meta:user-defined>
    <meta:user-defined meta:name="OVERHEIDop.GmbID/DC.identifier">gmb-2026-382363</meta:user-defined>
    <meta:user-defined meta:name="OVERHEIDop.versieInformatie"/>
  </office:meta>
</office:document-meta>
</file>