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Gerstkamp 65, 2592 CP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plaatsen van een warmtepomp met buitenunit in een omkasting op het dak van de fietsenschuur van het pand Gerstkamp 65</text:p>
            <text:p text:style-name="common-al"/>
            <text:p text:style-name="common-al">Ons kenmerk: VTH2026-66254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Haagse Hout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Gerstkamp 65, 2592 CP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0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236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36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6254</meta:user-defined>
    <meta:user-defined meta:name="DCTERMS.abstract">het plaatsen van een warmtepomp met buitenunit in een omkasting op het dak van de fietsenschuur van het pand Gerstkamp 65</meta:user-defined>
    <dc:language>nl</dc:language>
    <meta:user-defined meta:name="OVERHEIDop.locatietype/OVERHEIDop.gebiedsmarkering">Punt</meta:user-defined>
    <meta:user-defined meta:name="DC.title">Omgevingsvergunning - Aangevraagd, Gerstkamp 65, 2592 CP 's-Gravenhag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362</meta:user-defined>
    <meta:user-defined meta:name="OVERHEIDop.GmbID/DC.identifier">gmb-2026-382362</meta:user-defined>
    <meta:user-defined meta:name="OVERHEIDop.versieInformatie"/>
  </office:meta>
</office:document-meta>
</file>