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Jeugdvakantieweek van 17 t/m 21 augustus 2026 op diverse locaties te Mier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 diverse locaties in Mierlo</text:p>
            <text:p text:style-name="common-al">Verzenddatum besluit : 7 augustus 2026</text:p>
            <text:p text:style-name="common-al">Omschrijving : Jeugdvakantieweek van 17 t/m 21 augustus</text:p>
            <text:p text:style-name="common-al">Zaaknummer : 3754330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823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3754330</meta:user-defined>
    <dc:language>nl</dc:language>
    <meta:user-defined meta:name="OVERHEIDop.locatietype/OVERHEIDop.gebiedsmarkering">Woonplaats</meta:user-defined>
    <meta:user-defined meta:name="DC.title">Toestemming voor de Jeugdvakantieweek van 17 t/m 21 augustus 2026 op diverse locaties te Mier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360</meta:user-defined>
    <meta:user-defined meta:name="OVERHEIDop.GmbID/DC.identifier">gmb-2026-382360</meta:user-defined>
    <meta:user-defined meta:name="OVERHEIDop.versieInformatie"/>
  </office:meta>
</office:document-meta>
</file>