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Vergunningvrij verklaard mbt aanvraag omgevingsvergunning Machinekade 8, 3601AS Maarssen - het vervangen van een dakkapel aan de achtergevel van d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2026-00001610</text:p>
            <text:p text:style-name="common-al">Betreft: Vergunningvrij verklaard mbt aanvraag omgevingsvergunning Machinekade 8, 3601AS Maarssen - het vervangen van een dakkapel aan de achtergevel van de woning</text:p>
            <text:p text:style-name="common-al">Op 4 augustus 2026 is abusievelijk een onjuiste publicatie in deze zaak gepubliceerd. Het betreft <text:span text:style-name="nadrukvet">geen beschikking</text:span> op aanvraag op de locatie Machinekade 8, 3601AS Maarssen maar een <text:span text:style-name="nadrukvet">vergunningvrij verklaring</text:span> op de locatie Machinekade 8, 3601AS Maarssen.</text:p>
            <text:p text:style-name="common-al">U kunt bezwaar maken tot en met 23 september 2026</text:p>
            <text:p text:style-name="common-al">
            <text:span text:style-name="nadrukvet">Bezwaar</text:span>
          </text:p>
            <text:p text:style-name="common-al">Als u het niet eens bent met dit besluit kunt u een bezwaarschrift indienen. U kunt bezwaar maken tot en met 23 september 2026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common-al">Met behulp van DigiD kunt u het verzoekschrift ook digitaal indienen bij de genoemde rechtbank via www.rechtspraak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3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610</meta:user-defined>
    <meta:user-defined meta:name="DCTERMS.abstract">Betreft: Vergunningvrij verklaard op locatie Machinekade 8, 3601AS Maarssen</meta:user-defined>
    <dc:language>nl</dc:language>
    <meta:user-defined meta:name="OVERHEIDop.locatietype/OVERHEIDop.gebiedsmarkering">Vlak</meta:user-defined>
    <meta:user-defined meta:name="DC.title">Gemeente Stichtse Vecht - Vergunningvrij verklaard mbt aanvraag omgevingsvergunning Machinekade 8, 3601AS Maarssen - het vervangen van een dakkapel aan de achtergevel van d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8</meta:user-defined>
    <meta:user-defined meta:name="OVERHEIDop.GmbID/DC.identifier">gmb-2026-382358</meta:user-defined>
    <meta:user-defined meta:name="OVERHEIDop.versieInformatie"/>
  </office:meta>
</office:document-meta>
</file>