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maken van een uitweg, Banckspolder 1, 2134 ZK Hoof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05-08-2026, maken van een uitweg, Banckspolder 1, 2134 ZK Hoofd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235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39413684968</meta:user-defined>
    <meta:user-defined meta:name="DCTERMS.abstract">maken van een uitweg</meta:user-defined>
    <dc:language>nl</dc:language>
    <meta:user-defined meta:name="OVERHEIDop.locatietype/OVERHEIDop.gebiedsmarkering">Vlak</meta:user-defined>
    <meta:user-defined meta:name="DC.title">Ingediende aanvraag omgevingsvergunning, maken van een uitweg, Banckspolder 1, 2134 ZK Hoofddorp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57</meta:user-defined>
    <meta:user-defined meta:name="OVERHEIDop.GmbID/DC.identifier">gmb-2026-382357</meta:user-defined>
    <meta:user-defined meta:name="OVERHEIDop.versieInformatie"/>
  </office:meta>
</office:document-meta>
</file>